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Pictures/10000000000007800000043841189A8B3CAC0069.png" manifest:media-type="image/png"/>
  <manifest:file-entry manifest:full-path="Pictures/100000010000083400000E740836925D3B0B2B48.png" manifest:media-type="image/png"/>
  <manifest:file-entry manifest:full-path="Pictures/100000010000032000000320788D8703A77D880C.png" manifest:media-type="image/png"/>
  <manifest:file-entry manifest:full-path="Pictures/1000000000000780000004B06987E6DFB432CC94.png" manifest:media-type="image/png"/>
  <manifest:file-entry manifest:full-path="Pictures/10000000000007E4000007E4FDCC8883E6AAE76C.jpg" manifest:media-type="image/jpeg"/>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Helvetica" svg:font-family="Helvetica, Arial, sans-serif"/>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text-properties officeooo:rsid="000e9c0a" officeooo:paragraph-rsid="000e9c0a"/>
    </style:style>
    <style:style style:name="P2" style:family="paragraph" style:parent-style-name="Standard">
      <style:text-properties officeooo:rsid="0010532f" officeooo:paragraph-rsid="0010532f"/>
    </style:style>
    <style:style style:name="P3" style:family="paragraph" style:parent-style-name="Standard">
      <style:text-properties officeooo:rsid="0010532f" officeooo:paragraph-rsid="001f2c3d"/>
    </style:style>
    <style:style style:name="P4" style:family="paragraph" style:parent-style-name="Standard">
      <style:text-properties officeooo:rsid="0010532f" officeooo:paragraph-rsid="0024aec6"/>
    </style:style>
    <style:style style:name="P5" style:family="paragraph" style:parent-style-name="Standard">
      <style:text-properties officeooo:rsid="0010532f" officeooo:paragraph-rsid="0029366c"/>
    </style:style>
    <style:style style:name="P6" style:family="paragraph" style:parent-style-name="Standard">
      <style:text-properties officeooo:paragraph-rsid="001613e0"/>
    </style:style>
    <style:style style:name="P7" style:family="paragraph" style:parent-style-name="Standard">
      <style:text-properties officeooo:paragraph-rsid="001688e4"/>
    </style:style>
    <style:style style:name="P8" style:family="paragraph" style:parent-style-name="Standard">
      <style:text-properties officeooo:paragraph-rsid="0016978f"/>
    </style:style>
    <style:style style:name="P9" style:family="paragraph" style:parent-style-name="Standard">
      <style:text-properties officeooo:paragraph-rsid="0017ae80"/>
    </style:style>
    <style:style style:name="P10" style:family="paragraph" style:parent-style-name="Standard">
      <style:text-properties officeooo:rsid="001881aa" officeooo:paragraph-rsid="001881aa"/>
    </style:style>
    <style:style style:name="P11" style:family="paragraph" style:parent-style-name="Standard">
      <style:text-properties officeooo:rsid="0019fd0d" officeooo:paragraph-rsid="0019fd0d"/>
    </style:style>
    <style:style style:name="P12" style:family="paragraph" style:parent-style-name="Standard">
      <style:text-properties officeooo:paragraph-rsid="001ae849"/>
    </style:style>
    <style:style style:name="P13" style:family="paragraph" style:parent-style-name="Standard">
      <style:text-properties officeooo:paragraph-rsid="001bdad7"/>
    </style:style>
    <style:style style:name="P14" style:family="paragraph" style:parent-style-name="Standard">
      <style:text-properties officeooo:rsid="001bdad7" officeooo:paragraph-rsid="001bdad7"/>
    </style:style>
    <style:style style:name="P15" style:family="paragraph" style:parent-style-name="Standard">
      <style:text-properties officeooo:rsid="001bdad7" officeooo:paragraph-rsid="001cce91"/>
    </style:style>
    <style:style style:name="P16" style:family="paragraph" style:parent-style-name="Standard">
      <style:text-properties officeooo:rsid="001cce91" officeooo:paragraph-rsid="001cce91"/>
    </style:style>
    <style:style style:name="P17" style:family="paragraph" style:parent-style-name="Standard">
      <style:text-properties officeooo:rsid="001d9666" officeooo:paragraph-rsid="001d9666"/>
    </style:style>
    <style:style style:name="P18" style:family="paragraph" style:parent-style-name="Standard">
      <style:text-properties officeooo:rsid="001688e4" officeooo:paragraph-rsid="001688e4"/>
    </style:style>
    <style:style style:name="P19" style:family="paragraph" style:parent-style-name="Standard">
      <style:text-properties fo:font-variant="normal" fo:text-transform="none" fo:color="#050505" loext:opacity="100%" style:font-name="Helvetica" fo:font-size="11.25pt" fo:letter-spacing="normal" fo:font-style="normal" fo:font-weight="normal" officeooo:rsid="001688e4" officeooo:paragraph-rsid="001688e4"/>
    </style:style>
    <style:style style:name="P20" style:family="paragraph" style:parent-style-name="Standard">
      <style:text-properties officeooo:paragraph-rsid="001d9666"/>
    </style:style>
    <style:style style:name="P21" style:family="paragraph" style:parent-style-name="Standard">
      <style:text-properties officeooo:rsid="00225689" officeooo:paragraph-rsid="00225689"/>
    </style:style>
    <style:style style:name="P22" style:family="paragraph" style:parent-style-name="Standard">
      <style:text-properties officeooo:paragraph-rsid="0024aec6"/>
    </style:style>
    <style:style style:name="P23" style:family="paragraph" style:parent-style-name="Standard">
      <style:text-properties officeooo:rsid="00263f47" officeooo:paragraph-rsid="00263f47"/>
    </style:style>
    <style:style style:name="P24" style:family="paragraph" style:parent-style-name="Standard">
      <style:text-properties officeooo:paragraph-rsid="00263f47"/>
    </style:style>
    <style:style style:name="P25" style:family="paragraph" style:parent-style-name="Heading_20_1">
      <style:text-properties officeooo:rsid="0013de25" officeooo:paragraph-rsid="0013de25"/>
    </style:style>
    <style:style style:name="P26" style:family="paragraph" style:parent-style-name="Standard">
      <style:text-properties officeooo:paragraph-rsid="0016978f"/>
    </style:style>
    <style:style style:name="P27" style:family="paragraph" style:parent-style-name="Standard">
      <style:text-properties officeooo:paragraph-rsid="002a9dc4"/>
    </style:style>
    <style:style style:name="T1" style:family="text">
      <style:text-properties officeooo:rsid="0013de25"/>
    </style:style>
    <style:style style:name="T2" style:family="text">
      <style:text-properties officeooo:rsid="001440df"/>
    </style:style>
    <style:style style:name="T3" style:family="text">
      <style:text-properties officeooo:rsid="0010532f"/>
    </style:style>
    <style:style style:name="T4" style:family="text">
      <style:text-properties officeooo:rsid="001613e0"/>
    </style:style>
    <style:style style:name="T5" style:family="text">
      <style:text-properties officeooo:rsid="001688e4"/>
    </style:style>
    <style:style style:name="T6" style:family="text">
      <style:text-properties fo:font-variant="normal" fo:text-transform="none" fo:color="#050505" loext:opacity="100%" style:font-name="Helvetica" fo:font-size="11.25pt" fo:letter-spacing="normal" fo:font-style="normal" fo:font-weight="normal"/>
    </style:style>
    <style:style style:name="T7" style:family="text">
      <style:text-properties fo:font-variant="normal" fo:text-transform="none" fo:color="#050505" loext:opacity="100%" style:font-name="Helvetica" fo:font-size="11.25pt" fo:letter-spacing="normal" fo:font-style="normal" fo:font-weight="normal" officeooo:rsid="001688e4"/>
    </style:style>
    <style:style style:name="T8" style:family="text">
      <style:text-properties officeooo:rsid="0016978f"/>
    </style:style>
    <style:style style:name="T9" style:family="text">
      <style:text-properties officeooo:rsid="001b69e5"/>
    </style:style>
    <style:style style:name="T10" style:family="text">
      <style:text-properties officeooo:rsid="001cce91"/>
    </style:style>
    <style:style style:name="T11" style:family="text">
      <style:text-properties officeooo:rsid="001d9666"/>
    </style:style>
    <style:style style:name="T12" style:family="text">
      <style:text-properties officeooo:rsid="001f2c3d"/>
    </style:style>
    <style:style style:name="T13" style:family="text">
      <style:text-properties officeooo:rsid="00208782"/>
    </style:style>
    <style:style style:name="T14" style:family="text">
      <style:text-properties officeooo:rsid="0022e669"/>
    </style:style>
    <style:style style:name="T15" style:family="text">
      <style:text-properties officeooo:rsid="0024aec6"/>
    </style:style>
    <style:style style:name="T16" style:family="text">
      <style:text-properties officeooo:rsid="00257d94"/>
    </style:style>
    <style:style style:name="T17" style:family="text">
      <style:text-properties officeooo:rsid="00263f47"/>
    </style:style>
    <style:style style:name="T18" style:family="text">
      <style:text-properties loext:padding="0in" loext:border="none"/>
    </style:style>
    <style:style style:name="T19" style:family="text">
      <style:text-properties officeooo:rsid="0026aa03"/>
    </style:style>
    <style:style style:name="T20" style:family="text">
      <style:text-properties officeooo:rsid="0027d3cb"/>
    </style:style>
    <style:style style:name="T21" style:family="text">
      <style:text-properties officeooo:rsid="0029366c"/>
    </style:style>
    <style:style style:name="T22" style:family="text">
      <style:text-properties officeooo:rsid="002a9dc4"/>
    </style:style>
    <style:style style:name="fr1" style:family="graphic" style:parent-style-name="Graphics">
      <style:graphic-properties style:vertical-pos="top" style:vertical-rel="paragraph"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style:mirror="none" fo:clip="rect(0in, 0in, 0in, 0in)" draw:luminance="0%" draw:contrast="0%" draw:red="0%" draw:green="0%" draw:blue="0%" draw:gamma="100%" draw:color-inversion="false" draw:image-opacity="100%" draw:color-mode="standard"/>
    </style:style>
    <style:style style:name="fr3" style:family="graphic" style:parent-style-name="Graphics">
      <style:graphic-properties style:vertical-pos="top" style:vertical-rel="paragraph" style:horizontal-pos="center" style:horizontal-rel="paragraph" style:mirror="none" fo:clip="rect(0in, 0in, 0in, 0in)" draw:luminance="0%" draw:contrast="0%" draw:red="0%" draw:green="0%" draw:blue="0%" draw:gamma="100%" draw:color-inversion="false" draw:image-opacity="100%" draw:color-mode="standard"/>
    </style:style>
    <style:style style:name="fr4" style:family="graphic" style:parent-style-name="Graphics">
      <style:graphic-properties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4" draw:name="Image1" text:anchor-type="char" svg:x="0in" svg:y="-0.1102in" svg:width="6.6929in" svg:height="6.6929in" draw:z-index="0"><draw:image xlink:href="Pictures/10000000000007E4000007E4FDCC8883E6AAE76C.jpg" xlink:type="simple" xlink:show="embed" xlink:actuate="onLoad" draw:mime-type="image/jpeg"/></draw:frame><draw:frame draw:style-name="fr4" draw:name="Image2" text:anchor-type="char" svg:x="1.7382in" svg:y="6.6654in" svg:width="3.261in" svg:height="3.261in" draw:z-index="1"><draw:image xlink:href="Pictures/100000010000032000000320788D8703A77D880C.png" xlink:type="simple" xlink:show="embed" xlink:actuate="onLoad" draw:mime-type="image/png"/></draw:frame></text:p>
      <text:p text:style-name="P1">\</text:p>
      <text:p text:style-name="P1"/>
      <text:p text:style-name="P1"><draw:frame draw:style-name="fr3" draw:name="Image5" text:anchor-type="char" svg:width="5.3701in" svg:height="9.4626in" draw:z-index="4"><draw:image xlink:href="Pictures/100000010000083400000E740836925D3B0B2B48.png" xlink:type="simple" xlink:show="embed" xlink:actuate="onLoad" draw:mime-type="image/png"/></draw:frame><text:soft-page-break/></text:p>
      <text:p text:style-name="P1"/>
      <text:p text:style-name="P1"/>
      <text:p text:style-name="P1"><text:soft-page-break/></text:p>
      <text:p text:style-name="P1"/>
      <text:p text:style-name="P1"/>
      <text:p text:style-name="P1"/>
      <text:p text:style-name="P1"/>
      <text:p text:style-name="P1"/>
      <text:p text:style-name="P1"/>
      <text:p text:style-name="P1"/>
      <text:p text:style-name="P1"/>
      <text:p text:style-name="P1"/>
      <text:p text:style-name="P1"/>
      <text:h text:style-name="P25" text:outline-level="1">We all have good and evil inside of us, sometimes even Angels or Spirits or Demons that influence us in our actions of that day, with us knowing about that, or not.</text:h>
      <text:p text:style-name="P2"/>
      <text:p text:style-name="P2"/>
      <text:p text:style-name="P5"><text:line-break/><text:span text:style-name="T1">Author : </text:span><text:a xlink:type="simple" xlink:href="https://facebook.com/rene.veerman.90" text:style-name="Internet_20_link" text:visited-style-name="Visited_20_Internet_20_Link"><text:span text:style-name="T1">https://facebook.com/rene.veerman.90</text:span></text:a><text:span text:style-name="T1"> aka </text:span><text:a xlink:type="simple" xlink:href="https://facebook.com/gavanHoverswell" text:style-name="Internet_20_link" text:visited-style-name="Visited_20_Internet_20_Link"><text:span text:style-name="T1">https://facebook.com/gavanHoverswell</text:span></text:a><text:span text:style-name="T1"> <text:line-break/></text:span><draw:frame draw:style-name="fr2" draw:name="Image3" text:anchor-type="char" svg:width="6.6929in" svg:height="4.1827in" draw:z-index="2"><draw:image xlink:href="Pictures/1000000000000780000004B06987E6DFB432CC94.png" xlink:type="simple" xlink:show="embed" xlink:actuate="onLoad" draw:mime-type="image/png"/></draw:frame>Born near the end of May, 1977.</text:p>
      <text:p text:style-name="P5">Residence : downtown Amsterdam, Netherlands, North-Western-Europe.</text:p>
      <text:p text:style-name="P5"><text:span text:style-name="T14"><text:line-break/>This document can be found online at </text:span><text:a xlink:type="simple" xlink:href="https://tinyurl.com/multi-amarous-church" text:style-name="Internet_20_link" text:visited-style-name="Visited_20_Internet_20_Link"><text:span text:style-name="T14">https://tinyurl.com/multi-amarous-church</text:span></text:a></text:p>
      <text:p text:style-name="P2"/>
      <text:p text:style-name="P2"><text:span text:style-name="T21">Other </text:span>document<text:span text:style-name="T21">s you might well be interested in (in 2022)</text:span> can be found online at <text:a xlink:type="simple" xlink:href="https://tinyurl.com/telepathy-manual" text:style-name="Internet_20_link" text:visited-style-name="Visited_20_Internet_20_Link">https://tinyurl.com/telepathy-manual</text:a>. If you are interested <text:span text:style-name="T21">in such topics</text:span>, you are advised to print out all of these documents, along with it’s related materials at <text:a xlink:type="simple" xlink:href="https://tinyurl.com/legal-against-psychiatry" text:style-name="Internet_20_link" text:visited-style-name="Visited_20_Internet_20_Link">https://tinyurl.com/legal-against-psychiatry</text:a> and <text:a xlink:type="simple" xlink:href="https://tinyurl.com/evolution-for-psychiatry" text:style-name="Internet_20_link" text:visited-style-name="Visited_20_Internet_20_Link">https://tinyurl.com/evolution-for-psychiatry</text:a>. </text:p>
      <text:p text:style-name="P2"/>
      <text:p text:style-name="P2"><text:soft-page-break/>LAST UPDATED : 2nd of August, 2022AD, 18:58CEST (Central European Summer Time, Amsterdam Timezone).</text:p>
      <text:p text:style-name="P2"/>
      <text:p text:style-name="P6"><text:span text:style-name="T3"><text:line-break/></text:span><text:a xlink:type="simple" xlink:href="https://www.facebook.com/gavanHoverswell/posts/pfbid0dLxrZt4KCsBsfZRhvfAzGWw3MtczAnrragJ5ETcnzmntWeyc7eoVHkkXWJrkmZmDl?__cft__[0]=AZVBQRwzc46nI6aPZc2jf88zWjSKyt4y-9pezc_zVaeXdlMStK76e0_U9VEhWUdydj9wNEKDVKHD8gla1fz7V3t9G5k2FWSmVD5X0eYSoUJx87VFNetTFRNSUA2IT6xR-1APyfQ03SRTLrJHdBFJU4x3JlfcatyLT_o95h_1blvKEQ&amp;__tn__=%2CO%2CP-R" text:style-name="Internet_20_link" text:visited-style-name="Visited_20_Internet_20_Link"><text:span text:style-name="T2">https://www.facebook.com/gavanHoverswell/posts/pfbid0dLxrZt4KCsBsfZRhvfAzGWw3MtczAnrragJ5ETcnzmntWeyc7eoVHkkXWJrkmZmDl?__cft__[0]=AZVBQRwzc46nI6aPZc2jf88zWjSKyt4y-9pezc_zVaeXdlMStK76e0_U9VEhWUdydj9wNEKDVKHD8gla1fz7V3t9G5k2FWSmVD5X0eYSoUJx87VFNetTFRNSUA2IT6xR-1APyfQ03SRTLrJHdBFJU4x3JlfcatyLT_o95h_1blvKEQ&amp;__tn__=%2CO%2CP-R</text:span></text:a><text:span text:style-name="T2"><text:line-break/><text:line-break/></text:span>about that possibility of me ever going psycho against anyone : it's possible. i admit that. because i'm being tortured for the rest of my life, according to my current views.<text:line-break/>constantly forced to surrender publicly and in humiliating ways to the unreasonable bastard and bitch dumb-asses of this world, the coward enforcers in the ranks of the cops and psychiatry. on orders of the super-rich and their pets, the politicians.<text:line-break/><text:line-break/>how it will go down, if it ever does, i will not describe, ever.<text:line-break/>that constantly changes, as do my waypoints during travel, and my passwords on my online accounts.<text:line-break/><text:line-break/>i manage it, psychologically, with just two things : (the memories of) youtube (that i hold dear), and 'scenario-training', which can get very scary for all those that try to inhabit, t-investigate, or possess me, until i release them from that fear. <text:line-break/>until i get the rewards secured at the waypoints to my destination (freedom *and* legally earned and secured riches to start a family of my own with).<text:line-break/><text:line-break/>i am 45 now, able to date, once slimmed down via natural Shaolin level training routines and Systema HQ training routines, the age range of 22 to 28 year old super-hot women out there.<text:line-break/>i'll put in the money for a "cosmetic" (very practical actually) laser eye surgery procedure myself as soon as i'm released from this hospital.<text:line-break/>and i probably won't be investing in the latest generation of computer hardware. my old hardware can run for a little longer, a few more years in fact.<text:line-break/><text:line-break/><text:span text:style-name="T4">COMMENT #1</text:span></text:p>
      <text:p text:style-name="P7">THIS BLOG IS CLOSED, again. :)<text:line-break/><text:line-break/><text:span text:style-name="T5">COMMENT #2</text:span></text:p>
      <text:p text:style-name="P7">CASE RE-OPENED : what about suing psychiatry?<text:line-break/>well, all of the methods that psychiatry advertises as legal aid for patients, are a total dead end each and every time. so is the UN human rights comission. not a peep back from them.<text:line-break/>my last hope is currently placed in 8 lawyers in The Netherlands who advertise their services on a website called https://lsa.nl (victims attorneys who can work against psychiatric law), services that would include suing the psychiatric services on a no-cure-no-pay basis.<text:line-break/><text:line-break/><text:span text:style-name="T5">COMMENT #3</text:span></text:p>
      <text:p text:style-name="P7">BLOG CLOSED, again.<text:line-break/><text:line-break/><text:span text:style-name="T5">COMMENT #4</text:span></text:p>
      <text:p text:style-name="P7">shame on me? my parents will hate me?<text:line-break/>i hate my parents. for falling for psychiatry's indoctrination tricks.</text:p>
      <text:p text:style-name="P7"/>
      <text:p text:style-name="P18"><text:soft-page-break/>COMMENT #5</text:p>
      <text:p text:style-name="P7">whoever loves me will hate me?<text:line-break/>my wife, a real Angelic woman (invisible to the human eye, and flying about often), young and super-beautiful and super-skilled in the arts of war and other arts, loves and understands me. even <text:span text:style-name="T5">if </text:span>i were to be driven into the trap of suicide by cop. because "they" (psychiatry and their psycho big-muscled guards) can't get me into solitary confinement, i assure you all) will have to "settle" for whatever i end up turning into *their* fate.<text:span text:style-name="T2"><text:line-break/><text:line-break/></text:span><text:span text:style-name="T5">COMMENT #6</text:span></text:p>
      <text:p text:style-name="P7"><text:span text:style-name="T6">and now we're done. for real. Bye.<text:line-break/><text:line-break/></text:span><text:span text:style-name="T7">COMMENT #7</text:span></text:p>
      <text:p text:style-name="P19">we'll talk again tomorrow, *after* i have seen my outpatient-care (thuiszorg) shrink (a really old hardcore bitch of a former human), my outpatient-care team (young assertive chickies, fresh out of the pscyhiatric school gate, thinking they know it all and such), and those parents that i should be able to love, but can't love anymore.<text:line-break/>psychiatry will pay full damages when i finally am able to sue them (or not, if they win or no lawyer will take my case), but even paying full damages is not paying the full price of robbing over 20 years of life from a person (me, and many others that have to spend regular months long incarcerations in psychiatric "hospitals").<text:line-break/>all those friendly visits outside, in the open air, that is what keeps a patient sane &amp; healthy. incarcerations of this time-length always do the opposite. but that is also how the (super-)rich have always kept their middle class opponents that do not bow automatically to them, in line. by making "examples" out of mine.<text:line-break/>my aim is to reach the headlines with something worthy of a military officer's final actions, ignoring the cowards, letting them escape, but killing off all evil in my path towards my own death.<text:line-break/>i'd MUCH rather do that, than continue to spend my days in and out of mental hospitals.<text:line-break/>and i'm not a manipulator who abuses the fates of my fellow inmates. it will be a one-man action, with me having told my fellow inmates : save yourselves. stay in your rooms while i make my moves. making all those who try to join me, traitors and worthy of death just as much as i am.</text:p>
      <text:p text:style-name="P19"/>
      <text:p text:style-name="P19">COMMENT #8</text:p>
      <text:p text:style-name="P19">get it now, dear world?</text:p>
      <text:p text:style-name="P19"/>
      <text:p text:style-name="P19">COMMENT #9</text:p>
      <text:p text:style-name="P19">tomorrow we will all see what the outcome of this tightrope situation is this time.</text:p>
      <text:p text:style-name="P19"/>
      <text:p text:style-name="P19">COMMENT #10</text:p>
      <text:p text:style-name="P7"><text:span text:style-name="T7">and it's the only time i will describe the escape-to-Heaven-tightrope-situation, otherwise known as the death-by-cop events.<text:line-break/><text:line-break/>COMMENT #11<text:line-break/>BYE.</text:span><text:span text:style-name="T2"><text:line-break/><text:line-break/></text:span><text:span text:style-name="T5">COMMENT #12</text:span></text:p>
      <text:p text:style-name="P8">maybe we'll meet again, tomorrow night, right here on fb.<text:line-break/><text:line-break/><text:span text:style-name="T8">COMMENT #13</text:span></text:p>
      <text:p text:style-name="P8">i hope to be able to report that all survived, again.</text:p>
      <text:p text:style-name="P8"/>
      <text:p text:style-name="P27"><text:span text:style-name="T22">COMMENT #14<text:line-break/></text:span>EDIT : 2022-09-02 11:02CEST : as i edge closer again to release from the "hospital", i can love my <text:soft-page-break/>parents again, just like any time i get incarcerated with my claustrofobia into a small floor for 24/7 treatment with very little time per day outside allowed by myself, time that i can use to work on my regular screen size of 2x 4K screens (both are 40"), instead of a laptop screen size.</text:p>
      <text:p text:style-name="P9"><text:span text:style-name="T2"><text:line-break/>And </text:span><text:a xlink:type="simple" xlink:href="https://www.facebook.com/gavanHoverswell/posts/pfbid023xzhZCcSQf4DRdULfxKTapro9mPN28TmDDCcUsax4PBoTZkxyH5XsNqCHfrsJfjql?__cft__[0]=AZUwtGFFWhs1VRxdK9L3xPchwfDbk4MGjFmQ-EtXoK87tnWzJiyN0RxqNcH96peLu7YKLsKG424JCzSz1VVPGQRl-tti0OiRLLZGbdY16UD2WXGwbZ24EY8_CVSxa78O7GqYNZRp5RiDdh0VtXlkNPgA&amp;__tn__=%2CO%2CP-R" text:style-name="Internet_20_link" text:visited-style-name="Visited_20_Internet_20_Link"><text:span text:style-name="T2">https://www.facebook.com/gavanHoverswell/posts/pfbid023xzhZCcSQf4DRdULfxKTapro9mPN2</text:span></text:a><text:a xlink:type="simple" xlink:href="https://www.facebook.com/gavanHoverswell/posts/pfbid023xzhZCcSQf4DRdULfxKTapro9mPN28TmDDCcUsax4PBoTZkxyH5XsNqCHfrsJfjql?__cft__[0]=AZUwtGFFWhs1VRxdK9L3xPchwfDbk4MGjFmQ-EtXoK87tnWzJiyN0RxqNcH96peLu7YKLsKG424JCzSz1VVPGQRl-tti0OiRLLZGbdY16UD2WXGwbZ24EY8_CVSxa78O7GqYNZRp5RiDdh0VtXlkNPgA&amp;__tn__=%2CO%2CP-R" text:style-name="Internet_20_link" text:visited-style-name="Visited_20_Internet_20_Link"><text:span text:style-name="T2">8TmDDCcUsax4PBoTZkxyH5XsNqCHfrsJfjql?__cft__[0]=AZUwtGFFWhs1VRxdK9L3xPchwfDbk4MGjFmQ-EtXoK87tnWzJiyN0RxqNcH96peLu7YKLsKG424JCzSz1VVPGQRl-tti0OiRLLZGbdY16UD2WXGwbZ24EY8_CVSxa78O7GqYNZRp5RiDdh0VtXlkNPgA&amp;__tn__=%2CO%2CP-R</text:span></text:a><text:span text:style-name="T2"><text:line-break/></text:span></text:p>
      <text:p text:style-name="P9">about that possibility again (me going psycho against anyone) : i just saw on Dutch TV how asshole-ness and bitchy-ness happens in all layers of society these days. Schiphol airport (AMS airport code) is a total mess at the baggage reclamation area, a young girl with a disease that makes her skin fall off in agonizingly painful ways can't be repatriated to .NL because her insurance agent is an asshole, sticking to a contract rather than letting his humanity see to the girl's wishes fullfilment, people living in sheds more and more in this country, marriages breaking up when a spouse can not provide anymore, and from there on i knew the list of stuff that is wrong in western society is so long that we lack the airtime on TV to properly bring it into view.<text:line-break/><text:line-break/>that (the current difference compared to the cozy 1960s-2000s/2010s) probably is caused by greed among the superwealthy and the pyramids of support staff that they rely on, along with several other angles of attack by Satanism upon ordinary civilians.<text:line-break/><text:line-break/>so.. i've decided to let everyone live tomorrow ;)<text:line-break/>this *shit* that's happening to me and far too many others (in psychiatry, but *outside psychitary* as well, in moderately rich western society, i now know) deserves more investigation, more so than my shrinks/doctor-shrinks and the "hospital" guards deserve death tomorrow.</text:p>
      <text:p text:style-name="P9"/>
      <text:p text:style-name="P9"/>
      <text:p text:style-name="P10">COMMENT #1</text:p>
      <text:p text:style-name="P10"><text:a xlink:type="simple" xlink:href="https://www.youtube.com/watch?v=loTjRIL7qWo&amp;list=RDEMkpmfHthfKbPpzGE_lALZvQ&amp;index=18" text:style-name="Internet_20_link" text:visited-style-name="Visited_20_Internet_20_Link">https://www.youtube.com/watch?v=loTjRIL7qWo&amp;list=RDEMkpmfHthfKbPpzGE_lALZvQ&amp;index=18</text:a></text:p>
      <text:p text:style-name="P10"/>
      <text:p text:style-name="P10">COMMENT #2</text:p>
      <text:p text:style-name="P10">first targets i'm now focussed on are the illuminati.</text:p>
      <text:p text:style-name="P10"/>
      <text:p text:style-name="P11">COMMENT #3</text:p>
      <text:p text:style-name="P11">they work with the devil.</text:p>
      <text:p text:style-name="P9"/>
      <text:p text:style-name="P13"><text:span text:style-name="T2"><text:line-break/>And </text:span><text:a xlink:type="simple" xlink:href="https://www.facebook.com/gavanHoverswell/posts/pfbid0Gv2xaApiEdacTx7vNug9E6MHpghZAGqJdpV8WZeAiWfZdK48yaGf2opffz8W2yjul?__cft__[0]=AZVnwy5bsuXGqvPqF-iqnWHT1l0Ysijzs3P4gkf-XNfgAYOXak2yV4oQJSfxNBUasJ3F0evq1ja0a8a29LkUU7w1X71mstG6QKV15BJ7LH2GLDDQ3-WDlCi77r_ErSuKjfz3eXb60MgTwqklgXltzA-t&amp;__tn__=%2CO%2CP-R" text:style-name="Internet_20_link" text:visited-style-name="Visited_20_Internet_20_Link"><text:span text:style-name="T3">https://www.facebook.com/gavanHoverswell/posts/pfbid0Gv2xaApiEdacTx7vNug9E6MHpghZAGqJdpV8WZeAiWfZdK48yaGf2opffz8W2yjul?__cft__[0]=AZVnwy5bsuXGqvPqF-iqnWHT1l0Ysijzs3P4gkf-XNfgAYOXak2yV4oQJSfxNBUasJ3F0evq1ja0a8a29LkUU7w1X71mstG6QKV15BJ7LH2GLDDQ3-WDlCi77r_ErSuKjfz3eXb60MgTwqklgXltzA-t&amp;__tn__=%2CO%2CP-R</text:span></text:a><text:span text:style-name="T3"><text:line-break/></text:span></text:p>
      <text:p text:style-name="P13"><draw:frame draw:style-name="fr1" draw:name="Image4" text:anchor-type="char" svg:width="6.6929in" svg:height="3.7646in" draw:z-index="3"><draw:image xlink:href="Pictures/10000000000007800000043841189A8B3CAC0069.png" xlink:type="simple" xlink:show="embed" xlink:actuate="onLoad" draw:mime-type="image/png"/></draw:frame><text:soft-page-break/></text:p>
      <text:p text:style-name="P14">COMMENT #1</text:p>
      <text:p text:style-name="P14">why?</text:p>
      <text:p text:style-name="P14"/>
      <text:p text:style-name="P15">COMMENT #<text:span text:style-name="T10">2</text:span></text:p>
      <text:p text:style-name="P15">because God and Satan both manage HUGE armies.</text:p>
      <text:p text:style-name="P15"/>
      <text:p text:style-name="P15">COMMENT #5</text:p>
      <text:p text:style-name="P15">with many beings that are far more conservative than God at God's side…<text:line-break/></text:p>
      <text:p text:style-name="P16">COMMENT #3</text:p>
      <text:p text:style-name="P15">this creates tensions, which forced God (events that i witnessed happening around and inside me) to give away the design for that new body to Satan.</text:p>
      <text:p text:style-name="P15"><text:line-break/>COMMENT #<text:span text:style-name="T10">5</text:span></text:p>
      <text:p text:style-name="P14">because God has had to get Himself a new body too, due to normal wear-and-tear of a humanoid body (which happens in the case of military-grade Angelic body types after a number of thousands of normal Earth years).</text:p>
      <text:p text:style-name="P14"/>
      <text:p text:style-name="P16">COMMENT #6</text:p>
      <text:p text:style-name="P15">so both God and Satan created 'the enforcers'.<text:line-break/>to survive their transition into these new bodies, and the time after that transition, when they're fresh out of Divine surgery, and thus feeling a bit weak here and there.<text:line-break/><text:line-break/>which makes for a prime time headline in Angelic and Satanic newspapers, and thus an "ideal time" for the sharks in the ranks of both Satan and God, to strike all around them that are weaker than they are.</text:p>
      <text:p text:style-name="P15"/>
      <text:p text:style-name="P16">COMMENT #7</text:p>
      <text:p text:style-name="P15">but those 'enforcers', should not be discounted in all of this mayhem.<text:line-break/>me, for example. i'm an Angelic Human being.<text:line-break/>i may have had a total memory reset upon my birth (45 years ago), but i'm no fool. and i'm a fast learner. and i've got a lot of job-experience in a lot of different professions. and i'm far from alone. <text:soft-page-break/>well-secure in my income and living stability, for instance. and no longer unhappy with incarceration by psychiatry due to unforeseen demonic events happening in my neighborhood.</text:p>
      <text:p text:style-name="P15"/>
      <text:p text:style-name="P16">COMMENT #8</text:p>
      <text:p text:style-name="P15">i'm not a Satanic Human, so shut up and relax about me going psycho, ok..</text:p>
      <text:p text:style-name="P15"/>
      <text:p text:style-name="P16">COMMENT #9</text:p>
      <text:p text:style-name="P15">admitting all that was just a view of what's going on inside my brain on an evening before an important psychiatric interview tomorrow (it's Aug-1st, 21:10CEST (15:10EST) now).</text:p>
      <text:p text:style-name="P15"/>
      <text:p text:style-name="P16">COMMENT #10</text:p>
      <text:p text:style-name="P15">here, have some HOPE :<text:line-break/><text:a xlink:type="simple" xlink:href="https://www.youtube.com/watch?v=XK-9A161BCM&amp;list=RDEMkpmfHthfKbPpzGE_lALZvQ&amp;index=22" text:style-name="Internet_20_link" text:visited-style-name="Visited_20_Internet_20_Link">https://www.youtube.com/watch?v=XK-9A161BCM&amp;list=RDEMkpmfHthfKbPpzGE_lALZvQ&amp;index=22</text:a></text:p>
      <text:p text:style-name="P15"/>
      <text:p text:style-name="P16">COMMENT #11</text:p>
      <text:p text:style-name="P15">sure, we all saw the same happen between 1930 and 1940, and we now see it happening in Communism + Iran. THAT DOES NOT MEAN 2030 will be the start of WW3 though! new generation, new chances!<text:line-break/></text:p>
      <text:p text:style-name="P16">COMMENT #12</text:p>
      <text:p text:style-name="P16">the Devil (or his forces) have been preparing for these moment in history, as they did prior to WW1, WW2, and the Cold War, and the War on Terror, like they did when the Crusades happened, the wars in Europe, the wars and slavery-trade between the continents, all of those nasty moments on the human timeline.<text:line-break/><text:line-break/>COMMENT #13</text:p>
      <text:p text:style-name="P16">but the warriors that work for goodness in the world, prepare at the same times.<text:line-break/><text:line-break/>COMMENT #14</text:p>
      <text:p text:style-name="P16">and so i was created by my parents and their bloodline (primarily my grandparents of course, fresh out of WW2), sheltered, educated, entertained, until i was brought into the field, ready to take over from the aging generations of warriors during my current incarnation (these decades between 1980 and 2070), from people who are now in their sixties or seventies or older.<text:line-break/></text:p>
      <text:p text:style-name="P16">COMMENT #15</text:p>
      <text:p text:style-name="P16">and i don't intend to fail these tests, like i passed the vast majority of all the tests that i faced before as a soul that regularly re-incarnates to help out among the living.<text:line-break/><text:line-break/>COMMENT #16</text:p>
      <text:p text:style-name="P16">and after a few seconds of consideration, i've decided *again* to let everyone live, despite running into a posh new resident of my ward, who was bullying an even newer ordinary man (with flesh-and-blood wife) who is also a resident of this ward at the moment.<text:line-break/>i had to verbally-fight the posh stupid patient-warmongerer a bit, a tall white dude with grey hair and hardly any real sanity left, who dared to dress in near-white clothing, and then run into anger-management issues when he has to face me, asking some simple questions like 'your list of problems must be long', in *defense* of the more recently arrived man (a tree-hugger who understands soldiers and the need for soldiers in this world, so someone who i liked and can and will play some games of chess with).</text:p>
      <text:p text:style-name="P16"/>
      <text:p text:style-name="P16">COMMENT #17</text:p>
      <text:p text:style-name="P16"><text:soft-page-break/>but the bean-counters of psychiatry are probably going to see this as cause for me not to be granted more walking-outside-by-myself time, which i really need for my own mental wellbeing. so is my dad, the only one who will dare to show up tomorrow for the ZAG.</text:p>
      <text:p text:style-name="P16"/>
      <text:p text:style-name="P16">COMMENT #18</text:p>
      <text:p text:style-name="P16">ZAG = healthcare meeting with all shrinks, doctors and some of the caretakers that work with me (per government contract). Zorg Afstemmings Gesprek. it lasts about 30 minutes.<text:line-break/><text:line-break/>COMMENT #19</text:p>
      <text:p text:style-name="P16">i will want it to be about my freedoms, they will want to violate my privacy for free.<text:line-break/><text:line-break/>COMMENT #20</text:p>
      <text:p text:style-name="P16">but with the events of tonight on the ward, i'm afraid psychiatric staff that i have to face is simply not smart enough to know that *i* should be awarded more freedoms, and that the freedoms of the patient that i corrected tonight should be restrained for the same length of time that i was incarcerated. the principle of equal treatment, which i will remind my shrinks and doctors about.<text:line-break/><text:line-break/>COMMENT #21</text:p>
      <text:p text:style-name="P16">people, if i do kill people tomorrow, don't think less of me.<text:line-break/>it's simply me jumping out of an endless loop, towards Heaven, where i will meet my Angelic wife for the first time in an Angelic body of my own.<text:line-break/><text:line-break/>COMMENT #22</text:p>
      <text:p text:style-name="P16">and both my parents are OK with me suiciding myself.</text:p>
      <text:p text:style-name="P16"/>
      <text:p text:style-name="P16">COMMENT #23</text:p>
      <text:p text:style-name="P16">they'll just be surprised it's gonna be suicide by cop.</text:p>
      <text:p text:style-name="P16"/>
      <text:p text:style-name="P16">COMMENT #24</text:p>
      <text:p text:style-name="P16">who goes down first? <text:line-break/>SECRET.<text:line-break/>will this happen again in the future?<text:line-break/>YES.<text:line-break/>why?<text:line-break/>BECAUSE PSYCHIATRY HAS BECOME A TOOL OF THE DEVIL, LIKE SO MANY OTHER TOOLS OF GOVERNMENT HAVE DURING TIMES OF POLITICAL SEVERE STRESS (WW1, WW2, The Crusades, etc)</text:p>
      <text:p text:style-name="P16"/>
      <text:p text:style-name="P16">COMMENT #25</text:p>
      <text:p text:style-name="P16">plan adjustment for tomorrow : back &amp; finally so, to :<text:line-break/>nobody dies.<text:line-break/><text:line-break/>why?<text:line-break/>because it's not necessary.<text:line-break/>i know these evening nurses, and they'll trust my report about the arrogant posh new patient sooner than the words of that posh guy about me.<text:line-break/>this is the advantage of dealing with nurse-guards that want to keep things simple &amp; concise for their reports.</text:p>
      <text:p text:style-name="P16"/>
      <text:p text:style-name="P17">COMMENT #26</text:p>
      <text:p text:style-name="P17">i do hope i can upload my NicerAppWCS to github tomorrow evening. ;)</text:p>
      <text:p text:style-name="P13"/>
      <text:p text:style-name="P13"><text:soft-page-break/></text:p>
      <text:p text:style-name="P13"/>
      <text:p text:style-name="P13"><text:span text:style-name="T3"><text:line-break/></text:span><text:span text:style-name="T9">A</text:span><text:span text:style-name="T2">nd </text:span><text:a xlink:type="simple" xlink:href="https://www.facebook.com/gavanHoverswell/posts/pfbid02XyphVFvErMK94bsc1FG8JobYHmvoA2cn3M3YstCeb7o2jFekBk33v7zrzTUgGZEEl?__cft__[0]=AZU9-DGC6_D9R-NshnIdNSyMq6mRHQVbJEwICHxHuO_CnQ_IuEOwXrBJkCrYRVISOWTBtm_ji3FhOcJN59mDURLKougVgMI6zzLhyM0kAHglmMdUnlq5JDTeSbyrcAHSHRVC-rUgAdQi-rkjpOOykiHa&amp;__tn__=%2CO%2CP-R" text:style-name="Internet_20_link" text:visited-style-name="Visited_20_Internet_20_Link"><text:span text:style-name="T2">https://www.facebook.com/gavanHoverswell/posts/pfbid02XyphVFvErMK94bsc1FG8JobYHmvoA2cn3M3YstCeb7o2jFekBk33v7zrzTUgGZEEl?__cft__[0]=AZU9-DGC6_D9R-NshnIdNSyMq6mRHQVbJEwICHxHuO_CnQ_IuEOwXrBJkCrYRVISOWTBtm_ji3FhOcJN59mDURLKougVgMI6zzLhyM0kAHglmMdUnlq5JDTeSbyrcAHSHRVC-rUgAdQi-rkjpOOykiHa&amp;__tn__=%2CO%2CP-R</text:span></text:a><text:span text:style-name="T2"><text:line-break/></text:span></text:p>
      <text:p text:style-name="P12"/>
      <text:p text:style-name="P12">sent by email just now to *****.*****@mentrum.nl : ik eis van jou dat je respect toont bij alle gesprekken die ik met psychiatrie amsterdam heb vanaf nu, voor mijn privacy en recht op eigen keuzes maken.ik ben niet psychotisch, ik ben niet verward, en ik ben niet agressief tenzij er agressief tegen mij gehandeld of gesproken wordt.ik ben een betere psycholoog en rechter dan de hoogste rechters in Nederland.want ik heb een IQ en EQ dat ver boven de 140 ligt, en meer dan 20 jaar meekijkend naar de slordige acties van psychiatry noord-holland.<text:line-break/>nu zal psychiatrie amsterdam voornamelijk liggen te huilen en tegen te stribbelen met hun "feiten over de rechtspraak in Nederland", dat ik "geen eigen rechter mag spelen enzo",maar er is maar 1 echte wet over in dit land dat vol met protest en verzets bewegingen moet leven : het recht op eigen keuzes maken, bij symptomen van eerlijk &amp; humaan gezond verstand.<text:line-break/><text:line-break/><text:span text:style-name="T11">COMMENT #1</text:span></text:p>
      <text:p text:style-name="P12">i NEED my freedoms to be expanded tomorrow. for emotional stability. and to get home as the law dictates : as soon as my "crisis" is over.</text:p>
      <text:p text:style-name="P12"/>
      <text:p text:style-name="P12"><text:span text:style-name="T2"><text:line-break/>And </text:span><text:a xlink:type="simple" xlink:href="https://www.facebook.com/gavanHoverswell/posts/pfbid02bMRE6EebZPVRFMy3Kj2TJa7vNczaUv27htXxSNs3F84RDTp1NSVXVJ2A5sRtRW5Xl?__cft__[0]=AZWkeQinOLjHbpZvVc-QjuYXZdxCioPHcdTWIRI1UgwhJ85HoBXOFsei-ytbYCNFwJsixZfGPAbp7Y35ole0ChAintPAtyYdP6U3UaGibPyhQqPG1M-1ZCVHkTE7d02xTLj_GYPKKU_SJEHDO1XYSYcw&amp;__tn__=%2CO%2CP-R" text:style-name="Internet_20_link" text:visited-style-name="Visited_20_Internet_20_Link"><text:span text:style-name="T2">https://www.facebook.com/gavanHoverswell/posts/pfbid02bMRE6EebZPVRFMy3Kj2TJa7vNczaUv27htXxSNs3F84RDTp1NSVXVJ2A5sRtRW5Xl?__cft__[0]=AZWkeQinOLjHbpZvVc-QjuYXZdxCioPHcdTWIRI1UgwhJ85HoBXOFsei-ytbYCNFwJsixZfGPAbp7Y35ole0ChAintPAtyYdP6U3UaGibPyhQqPG1M-1ZCVHkTE7d02xTLj_GYPKKU_SJEHDO1XYSYcw&amp;__tn__=%2CO%2CP-R</text:span></text:a></text:p>
      <text:p text:style-name="P2"/>
      <text:p text:style-name="P2">next day, 2nd of August 03:37am CEST (09:37pm previous day EST) :<text:line-break/><text:line-break/>i slept great, for a whole 5.5 hours or so, which is far more than the 4 hours of sleep i regularly get (and at 3 hours of sleep i get a miserable night and wake up tired).<text:line-break/><text:line-break/>so nobody needs to die today, not in the offices i'm about to visit for that ZAG meeting (healthcare progress meeting), that's now an absolute certainty.</text:p>
      <text:p text:style-name="P2"/>
      <text:p text:style-name="P17">COMMENT #1</text:p>
      <text:p text:style-name="P17">i do need to keep my laptop off for another 20 minutes, so i'll obey the strict but nice night guard's friendly reminder as he came to the smoking balcony to share a bit of tobacco (of his own of course) with me (and inquire as to how my night went, so he had something to write in his own report).</text:p>
      <text:p text:style-name="P17"/>
      <text:p text:style-name="P17">COMMENT #2</text:p>
      <text:p text:style-name="P17">and your support of yesterday night and during my dream, which wasn't a nightmare for a change, fellow Christians world-wide... i appreciated that a whole lot. so i'll be going through my records of <text:soft-page-break/>yesterday, and cut-n-pasting all of it into a new https://tinyurl.com/multi-amarous-church document, titled 'how to properly deal with your own anger management issues' ;)</text:p>
      <text:p text:style-name="P17"/>
      <text:p text:style-name="P17">COMMENT #3</text:p>
      <text:p text:style-name="P17">bye for now, will be busy after 04:00am for a bit..</text:p>
      <text:p text:style-name="P17"/>
      <text:p text:style-name="P17">COMMENT #4</text:p>
      <text:p text:style-name="P20"><text:span text:style-name="T11">content now posted to </text:span><text:a xlink:type="simple" xlink:href="https://tinyurl.com/multi-amarous-church" text:style-name="Internet_20_link" text:visited-style-name="Visited_20_Internet_20_Link"><text:span text:style-name="T11">https://tinyurl.com/multi-amarous-church</text:span></text:a><text:span text:style-name="T11">, as a new file titled ‘</text:span>Multi-Amarous Church - psychology of the modern human (2022) - how to fix your own anger issues - part 1.odt’.</text:p>
      <text:p text:style-name="P20"/>
      <text:p text:style-name="P21">COMMENT #5</text:p>
      <text:p text:style-name="P21">05:20am CEST (11:20pm Aug-1st 2022 EST) : if Fox News gets to do monologues, then so do i :D</text:p>
      <text:p text:style-name="P2"/>
      <text:p text:style-name="P4"><text:line-break/><text:a xlink:type="simple" xlink:href="https://www.facebook.com/gavanHoverswell/posts/pfbid02RTr8UJ4TSd8KgnBzR19ZZvVmQsWVXuCG1xtJUkPXmNfXhXhadfcnN21SC22UAuvWl" text:style-name="Internet_20_link" text:visited-style-name="Visited_20_Internet_20_Link">https://www.facebook.com/gavanHoverswell/posts/pfbid02RTr8UJ4TSd8KgnBzR19ZZvVmQsWVXuCG1xtJUkPXmNfXhXhadfcnN21SC22UAuvWl</text:a></text:p>
      <text:p text:style-name="P4"/>
      <text:p text:style-name="P4">15:34CEST Aug-2nd <text:span text:style-name="T20">[2022AD]</text:span>, 09:34EST:<text:line-break/>the psychiatric progress meeting (Dutch : ZAG meeting) went well.<text:line-break/>i got the upgrade of my freedoms to 2x 1hour unassisted outside time per day, which is a big step towards actually living at home again.<text:line-break/>my parents are happy, so are my doctors &amp; nurses, and me.<text:line-break/>i thank the voices in my head for assisting me in achieving this milestone :)<text:line-break/>i'm especially thankful to all invisible beings for helping me gain the trust of my new outpatient care psychiatrist, a woman of the babyboomer generation.</text:p>
      <text:p text:style-name="P4"><text:line-break/><text:span text:style-name="T17">COMMENT #1</text:span></text:p>
      <text:p text:style-name="P4">one day i'll write my conclusions into https://tinyurl.com/evolution-for-psychiatry, and let you know when it's available for free. if i ever decide to publish it as a book for use in (psychiatric) schools and elsewhere, then i'll also let you know about that…<text:line-break/><text:line-break/><text:span text:style-name="T17">COMMENT #2</text:span></text:p>
      <text:p text:style-name="P22"><text:span text:style-name="T3">one of our conclusions about my near-term future is that rhytm to my sleep patterns is more important than regularity..<text:line-break/><text:line-break/></text:span><text:span text:style-name="T17">COMMENT #3<text:line-break/></text:span>especially if one factors in my epileptic attack problems (yes, i faint sometimes, when i don't get sleep for more than 24 hours for instance).<text:line-break/><text:line-break/><text:span text:style-name="T17">COMMENT #4<text:line-break/></text:span>and i'm not worried about anti-psychotic medication changes anymore either.<text:line-break/>i explained in detail to these psychiatrist, doctors and nurses and my parents, how my anger mangement issues and sleep deprivation issues can not be cured by 'finding the right anti-psychotic', and that the current anti-psychotic 'paliperidon' has the least side-effects for my body (which is very important for my quality of life and thus my willingness to remain a peaceful citizen, which in turn is NOT extortion of society by me, it's justice).<text:line-break/><text:line-break/>the real solution to anger management issues and psychiatrists' fear (world-wide) of people who understand street confrontation (body-)language, but not intellectual confrontation (body-)language, is simply to add a psychologist to the mix, on a regular basis.<text:line-break/>i've explained how my peace activism actvities and the unpredictability of the future itself create a <text:soft-page-break/>steady stream of topics for a conversations between a psychologist and myself, about 'current stress factors in my life'. :)</text:p>
      <text:p text:style-name="P22"/>
      <text:p text:style-name="P23">COMMENT #5</text:p>
      <text:p text:style-name="P23">and yes, i do by now understand intellectuals' confrontational language, and how that leads yuppies[1], semi-rich people with hardly any or no kung fu know-how, to call the cops against someone like me (a special forces type), to put me in mental hospital for months to cool off myself and the neighborhood. <text:span text:style-name="T18">😉</text:span><text:line-break/><text:line-break/>[1] (yuppies = young urban professionals, and i'm in a new neighborhood with a lot of those, since about 2 years, and i was on friendly footing with *all* of them for about one-and-a-half years, but since then some tensions grew to telepathic stress that my neighbors just don't understand as well as me, and even i didn't understand it properly until today)<text:line-break/><text:line-break/>please note : it was the Devil and especially his more-disobedient extra-evil forces that drove me and my neighborhood nuts this summer.<text:line-break/>last december too. <text:line-break/>telepathic stress peaked in my wider neighborhood due to unwanted attention from demons.<text:line-break/>i'm not lying. there are many witnesses (Angels and Spirits and Gods).</text:p>
      <text:p text:style-name="P23"/>
      <text:p text:style-name="P23">COMMENT #6</text:p>
      <text:p text:style-name="P23">https://is.gd/cheetahkungfu - my personal kung fu style, once again <text:span text:style-name="T18">😉</text:span><text:line-break/>please note : this covers the judo and karate levels of my training videos, the 2nd playlist covers various deadly martial artists from around the world.<text:line-break/>but i will at all times only make videos that stay at the judo and karate and unarmed nin-jitsu levels.</text:p>
      <text:p text:style-name="P23"/>
      <text:p text:style-name="P23">COMMENT #7</text:p>
      <text:p text:style-name="P23">https://www.youtube.com/watch?v=wbkEFIVXLNw&amp;list=RDMMoKW6gLLmxDQ&amp;index=21 one of my favorite songs of this moment.. :D</text:p>
      <text:p text:style-name="P23"/>
      <text:p text:style-name="P23">COMMENT #8</text:p>
      <text:p text:style-name="P23">what's going on? i'm just happy i finally got my 1hour 2x per day level of freedoms, and that my parents and caretakers finally understand me.</text:p>
      <text:p text:style-name="P23"/>
      <text:p text:style-name="P23">COMMENT #9</text:p>
      <text:p text:style-name="P23">but you're too chicken for that 'Ghost in the Trenches' job!<text:line-break/>i'd surprise you, ok.. let's just leave it at that.<text:line-break/>did i mention already i'm getting laser eye surgery? my mom just today re-confirmed she'll free up funds from my savings to get that job done.</text:p>
      <text:p text:style-name="P23"/>
      <text:p text:style-name="P23">COMMENT #10</text:p>
      <text:p text:style-name="P23">and no making fun of me, please.<text:line-break/>that'll get your ass kicked, by me, faster than your eyes can see.<text:line-break/>i'm not kidding, nor lying.</text:p>
      <text:p text:style-name="P23"/>
      <text:p text:style-name="P23">COMMENT #11</text:p>
      <text:p text:style-name="P23">my Angelic wife wants to go for a walk. so we'll go for a walk <text:span text:style-name="T18">🙂</text:span><text:line-break/>when i get back, i promise you all i'll include all of these comments into the document at https://tinyurl.com/evolution-for-psychiatry along with a copy of the document at https://tinyurl.com/multi-amarous-church that is about anger management.<text:line-break/><text:line-break/>and no, anger management won't be the only topic covered on https://evolution-for-psychiatry, as <text:soft-page-break/>the evening progresses (it's 16:16 over here in Amsterdam now, 10:16am in New York), i'll include content from my https://tinyurl.com/telepathy-manual into evolution-for-psychiatry too, into several properly formatted book files for easy printing :)</text:p>
      <text:p text:style-name="P23"/>
      <text:p text:style-name="P23">COMMENT #12</text:p>
      <text:p text:style-name="P23">telepathy is not a delusion. not since i wrote the manual for it, based on ideas put forth by Karl Jung, who was a student of mr Freud (who started psychiatry and had ehm, a much stricter world-view).</text:p>
      <text:p text:style-name="P23"/>
      <text:p text:style-name="P23">COMMENT #13</text:p>
      <text:p text:style-name="P23">bye for now, people. time to enjoy the sunshine :)</text:p>
      <text:p text:style-name="P23"/>
      <text:p text:style-name="P24"><text:span text:style-name="T17">COMMENT #14<text:line-break/></text:span>i'm back now @ the hospital. no pictures shot of my trip outside today, sorry. enjoyed some music from my smartphone instead. and some t-chats with bypassers.<text:line-break/><text:line-break/>time to get back to work, as described earlier in this fb post + comments. <text:span text:style-name="T18">🙂</text:span><text:line-break/>but i won't rush that job, ok. results will be published in a few hours. dinner is in 30 minutes or so, <text:span text:style-name="T19">and it </text:span>takes <text:span text:style-name="T19">also </text:span>about 30 minutes <text:span text:style-name="T19">to finish</text:span>..</text:p>
      <text:p text:style-name="P24"/>
      <text:p text:style-name="P23">COMMENT #15</text:p>
      <text:p text:style-name="P23">the content has been posted at https://tinyurl.com/evolution-for-psychiatry</text:p>
      <text:h text:style-name="Heading_20_1" text:outline-level="1">FINAL COMMENT <text:span text:style-name="T16">BY THE AUTHOR </text:span>FOR ALL OF THESE FACEBOOK.COM POSTS :</text:h>
      <text:p text:style-name="P3"/>
      <text:p text:style-name="P3"><text:span text:style-name="T12">This w</text:span><text:span text:style-name="T13">ere</text:span><text:span text:style-name="T12"> monologue</text:span><text:span text:style-name="T13">s</text:span><text:span text:style-name="T12">, a series of blog entries/threads</text:span>.<text:line-break/><text:span text:style-name="T15">All non-fiction books are monologues.<text:line-break/>So are the intros to some daily TV shows</text:span> :<text:span text:style-name="T2">)</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Helvetica" svg:font-family="Helvetica, Arial, sans-serif"/>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Noto Serif CJK SC" style:font-size-asian="10.5pt" style:language-asian="zh" style:country-asian="CN" style:font-name-complex="Noto Sans Devanagari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loext:opacity="0%" style:font-name="Liberation Serif" fo:font-size="12pt" fo:language="en" fo:country="US" style:letter-kerning="true" style:font-name-asian="Noto Serif CJK SC" style:font-size-asian="10.5pt" style:language-asian="zh" style:country-asian="CN" style:font-name-complex="Noto Sans Devanagari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Noto Sans Devanagari1" style:font-family-complex="'Noto Sans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Noto Sans Devanagari" style:font-family-complex="'Noto Sans Devanagari'"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Noto Sans Devanagari" style:font-family-complex="'Noto Sans Devanagari'" style:font-family-generic-complex="swiss" style:font-size-complex="12pt" style:font-style-complex="italic"/>
    </style:style>
    <style:style style:name="Index" style:family="paragraph" style:parent-style-name="Standard" style:class="index">
      <style:paragraph-properties text:number-lines="false" text:line-number="0"/>
      <style:text-properties fo:language="zxx" fo:country="none" style:font-size-asian="12pt" style:language-asian="zxx" style:country-asian="none" style:font-name-complex="Noto Sans Devanagari" style:font-family-complex="'Noto Sans Devanagari'" style:font-family-generic-complex="swiss" style:language-complex="zxx" style:country-complex="none"/>
    </style:style>
    <style:style style:name="Heading_20_1" style:display-name="Heading 1" style:family="paragraph" style:parent-style-name="Heading" style:next-style-name="Text_20_body" style:default-outline-level="1" style:class="text">
      <style:paragraph-properties fo:margin-top="0.1665in" fo:margin-bottom="0.0835in" style:contextual-spacing="false"/>
      <style:text-properties fo:font-size="18pt" fo:font-weight="bold" style:font-size-asian="18pt" style:font-weight-asian="bold" style:font-size-complex="1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3.3465in" style:type="center"/>
          <style:tab-stop style:position="6.6929in" style:type="right"/>
        </style:tab-stops>
      </style:paragraph-properties>
    </style:style>
    <style:style style:name="Header" style:family="paragraph" style:parent-style-name="Header_20_and_20_Footer" style:class="extra">
      <style:paragraph-properties text:number-lines="false" text:line-number="0">
        <style:tab-stops>
          <style:tab-stop style:position="3.3465in" style:type="center"/>
          <style:tab-stop style:position="6.6929in" style:type="right"/>
        </style:tab-stops>
      </style:paragraph-properties>
    </style:style>
    <style:style style:name="Header_20_left" style:display-name="Header left" style:family="paragraph" style:parent-style-name="Header" style:class="extra">
      <style:paragraph-properties text:number-lines="false" text:line-number="0">
        <style:tab-stops>
          <style:tab-stop style:position="3.3465in" style:type="center"/>
          <style:tab-stop style:position="6.6929in" style:type="right"/>
        </style:tab-stops>
      </style:paragraph-properties>
    </style:style>
    <style:style style:name="Subtitle" style:family="paragraph" style:parent-style-name="Heading" style:next-style-name="Text_20_body" style:class="chapter">
      <style:paragraph-properties fo:margin-top="0.0417in" fo:margin-bottom="0.0835in" style:contextual-spacing="false" fo:text-align="center" style:justify-single-word="false"/>
      <style:text-properties fo:font-size="18pt" style:font-size-asian="18pt" style:font-size-complex="18pt"/>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2">
      <style:page-layout-properties fo:page-width="8.2681in" fo:page-height="11.6929in" style:num-format="1" style:print-orientation="portrait" fo:margin-top="0.3937in" fo:margin-bottom="0.3937in" fo:margin-left="0.7874in" fo:margin-right="0.3937in" style:writing-mode="lr-tb" style:layout-grid-color="#c0c0c0" style:layout-grid-lines="20" style:layout-grid-base-height="0.278in" style:layout-grid-ruby-height="0.139in" style:layout-grid-mode="none" style:layout-grid-ruby-below="false" style:layout-grid-print="false" style:layout-grid-display="fals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HTML" style:page-layout-name="Mpm2"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2-07-11T07:36:30.148798058</meta:creation-date>
    <dc:date>2022-09-02T11:05:08.026293890</dc:date>
    <meta:editing-duration>PT1H9M23S</meta:editing-duration>
    <meta:editing-cycles>27</meta:editing-cycles>
    <meta:generator>LibreOffice/7.3.5.2$Linux_X86_64 LibreOffice_project/30$Build-2</meta:generator>
    <meta:document-statistic meta:table-count="0" meta:image-count="5" meta:object-count="0" meta:page-count="13" meta:paragraph-count="122" meta:word-count="3703" meta:character-count="23292" meta:non-whitespace-character-count="19655"/>
  </office:meta>
</office:document-meta>
</file>