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Heading_20_2">
      <style:text-properties officeooo:rsid="0018d16e" officeooo:paragraph-rsid="0018d16e"/>
    </style:style>
    <style:style style:name="P2" style:family="paragraph" style:parent-style-name="Text_20_body">
      <style:text-properties officeooo:rsid="0018d16e" officeooo:paragraph-rsid="0018d16e"/>
    </style:style>
    <style:style style:name="T1" style:family="text">
      <style:text-properties fo:font-weight="bold" style:font-weight-asian="bold" style:font-weight-complex="bold"/>
    </style:style>
    <style:style style:name="T2" style:family="text">
      <style:text-properties fo:font-weight="normal" style:font-weight-asian="normal" style:font-weight-complex="normal"/>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1" text:outline-level="1">Evolution for psychiatry</text:h>
      <text:h text:style-name="P1" text:outline-level="2">Caffeinated Coffee : how much, and when?</text:h>
      <text:p text:style-name="P2">Upon arrival in some mental hospitals, you’ll find real coffee, tobacco and vitamin supplements outlawed ‘while staying there’, which leads to quick deprivation of the active ingredients found in those products, and thus to depression (which is quick to happen given that people are also locked up 24/7 during initial stages of treatment).</text:p>
      <text:p text:style-name="P2">It’s understandable that stimulants and drugs are getting outlawed in psychiatry, but given how a total ban really does produce a lot of depression complaints (which are not always filed, because filing them is often a long process that is known to result in a ‘lets keep things the way they are now’ verdict), I think it should be more of a question : when and how should stimulants like real coffee and tobacco be made available to patients.</text:p>
      <text:p text:style-name="P2">Almost everybody understands that real coffee is best only consumed during the morning, afternoon, but not at night. Not even in the early evening hours, unless you’re working a night-shift.</text:p>
      <text:p text:style-name="P2">But not everybody is lucky enough to have received such tips on how to live properly in sufficient quantities of repetition.</text:p>
      <text:p text:style-name="P2">So I hereby would like to advocate that psychiatry becomes more lenient, and teaches people <text:span text:style-name="T1">practical</text:span><text:span text:style-name="T2"> ways to live better.</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Noto Serif CJK SC" style:font-size-asian="10.5pt" style:language-asian="zh" style:country-asian="CN" style:font-name-complex="Noto Sans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oto Serif CJK SC" style:font-size-asian="10.5pt" style:language-asian="zh" style:country-asian="CN" style:font-name-complex="Noto Sans Devanagari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Noto Sans Devanagari" style:font-family-complex="'Noto Sans Devanagari'" style:font-family-generic-complex="swiss" style:language-complex="zxx" style:country-complex="none"/>
    </style:style>
    <style:style style:name="Heading_20_1" style:display-name="Heading 1" style:family="paragraph" style:parent-style-name="Heading" style:next-style-name="Text_20_body" style:default-outline-level="1" style:class="text">
      <style:paragraph-properties fo:margin-top="0.1665in" fo:margin-bottom="0.0835in" style:contextual-spacing="false"/>
      <style:text-properties fo:font-size="18pt" fo:font-weight="bold" style:font-size-asian="18pt" style:font-weight-asian="bold" style:font-size-complex="18pt" style:font-weight-complex="bold"/>
    </style:style>
    <style:style style:name="Heading_20_2" style:display-name="Heading 2" style:family="paragraph" style:parent-style-name="Heading" style:next-style-name="Text_20_body" style:default-outline-level="2" style:class="text">
      <style:paragraph-properties fo:margin-top="0.139in" fo:margin-bottom="0.0835in" style:contextual-spacing="false"/>
      <style:text-properties fo:font-size="16pt" fo:font-weight="bold" style:font-size-asian="16pt" style:font-weight-asian="bold" style:font-size-complex="16pt"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2-09-02T01:58:33.002591084</meta:creation-date>
    <dc:date>2022-09-02T02:06:28.164756529</dc:date>
    <meta:editing-duration>PT7M56S</meta:editing-duration>
    <meta:editing-cycles>1</meta:editing-cycles>
    <meta:document-statistic meta:table-count="0" meta:image-count="0" meta:object-count="0" meta:page-count="1" meta:paragraph-count="7" meta:word-count="213" meta:character-count="1282" meta:non-whitespace-character-count="1076"/>
    <meta:generator>LibreOffice/7.3.5.2$Linux_X86_64 LibreOffice_project/30$Build-2</meta:generator>
  </office:meta>
</office:document-meta>
</file>