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Helvetica" svg:font-family="Helvetica, Arial, sans-serif"/>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Heading_20_2">
      <style:text-properties officeooo:rsid="0013e47e" officeooo:paragraph-rsid="0013e47e"/>
    </style:style>
    <style:style style:name="P2" style:family="paragraph" style:parent-style-name="Text_20_body">
      <style:text-properties officeooo:rsid="0013e47e" officeooo:paragraph-rsid="0013e47e"/>
    </style:style>
    <style:style style:name="P3" style:family="paragraph" style:parent-style-name="Text_20_body">
      <style:text-properties officeooo:paragraph-rsid="0013e47e"/>
    </style:style>
    <style:style style:name="T1" style:family="text">
      <style:text-properties officeooo:rsid="0013e47e"/>
    </style:style>
    <style:style style:name="T2" style:family="text">
      <style:text-properties loext:padding="0in" loext:border="non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Evolution for the psychiatric care industry</text:h>
      <text:h text:style-name="P1" text:outline-level="2">The possible solution to the problems of assertive men as clients of psychiatry.</text:h>
      <text:p text:style-name="P2">From <text:a xlink:type="simple" xlink:href="https://www.facebook.com/rene.veerman.90/posts/pfbid07JkcxvVgPapaZQPREQ6K11tpfLd6G3TTztQirdAYz1UuWYnBk3oTB3AUEGuRY8Jel" text:style-name="Internet_20_link" text:visited-style-name="Visited_20_Internet_20_Link">https://www.facebook.com/rene.veerman.90/posts/pfbid07JkcxvVgPapaZQPREQ6K11tpfLd6G3TTztQirdAYz1UuWYnBk3oTB3AUEGuRY8Jel</text:a> </text:p>
      <text:p text:style-name="P2"/>
      <text:p text:style-name="P2">woohoo! the live site is back up and running :)<text:line-break/><text:line-break/>https://nicer .app/news<text:line-break/><text:line-break/>https://nicer .app/news-world-headlines<text:line-break/><text:line-break/>https://nicer .app/news-business<text:line-break/><text:line-break/>#comment 4 (comments 1 to 3 are webserver-specific, not psyciatry-specific)</text:p>
      <text:p text:style-name="P3"><text:span text:style-name="T1">and unfortunately i did not upload that --mentrum-home folder (with changes done over the source codes from the 4.6.3 zip on the main google Drive link of the previous post) back onto cloud hosting, so i can not merge the 2 folders now, here at the "hostpital" where ppl are still being kept against their will and against any realistic form of justice or medical necessity.. i'll get to that tomorrow, for sure. when i get more time @ home again. it's like these ppl that run hospitals like these still live in the dark ages, with their insistence that ppl like me conform to living @ day and sleeping during the night, and a whole laundry list of other rules that they think should apply to anyone undergoing their treatment. it's a grave injustice, and i'm setting up defenses against it on https://tinyurl.com/evolution-for-psychiatry and </text:span><text:a xlink:type="simple" xlink:href="https://tinyurl.com/legal-against-psychiatry" text:style-name="Internet_20_link" text:visited-style-name="Visited_20_Internet_20_Link"><text:span text:style-name="T1">https://tinyurl.com/legal-against-psychiatry</text:span></text:a><text:span text:style-name="T1"><text:line-break/><text:line-break/>#5 :<text:line-break/></text:span>basically we need a lot less rules-enforcement or rules-pushing from psychiatry, and a whole lot more *psychological* and *social worker* help (as teachers of how to interact with police and city hall and banks and the tax agency and creditors) from psychiatry.<text:line-break/><text:line-break/><text:span text:style-name="T1">#6 :</text:span></text:p>
      <text:p text:style-name="P3">then i do expect to see case numbers gradually drop, and individual cases resolved faster.<text:line-break/><text:line-break/><text:span text:style-name="T1">#7 :<text:line-break/></text:span>at this point, it's simply best i just enjoy my night in lockup as best i can, and return to the merging job tomorrow. or i'm going to get myself waist-deep into technological mud.<text:line-break/><text:line-break/><text:span text:style-name="T1">#8 :</text:span></text:p>
      <text:p text:style-name="P3">plz note : all of this arose from a simple rooster-verbal-disagreement between 2 neighbors, myself and one of my closest neighbors. the dude lied to me, and then to the cops about me, and the cops <text:soft-page-break/>(together with a bad cop from the psycholance city services) tricked &amp; forced me into accepting 'a talk with a doctor at the hospital', which they probably knew was going to turn into a months long stay.<text:line-break/>the lady doctor had no reason to just tell me (in an isolation cell, where all new arrivals have to get "prepped" and "analyzed by pointing a camera on them" (while i kinda desperately needed sleep at that time, not bright lights, needing sleep was the foremost reason i started that argument with that neighbor over his very loud slamming of the front door downstairs and that neighbor was the one to verbally escalate the conflict by stating that i made false accusations about him when i was merely asking a man-to-man question : have you been slamming the door? my next remark would've been : WILL YOU PLEASE STOP THAT?! - but blacks and tanned ppl are just better at and quicker to trick(ing) ppl into a stay in a police cell than most whites), that i needed to stay at the hospital for "a while" (it's almost 3 months now, due to the fact that they triggered my claustrofobia and sense of injustice big-time, which provoked my verbal anger, which in turn provoked their need to dominate me big-time).<text:line-break/>most patients here are verbally assertive enough, honest enough, and kung fu capable enough, to be considered "a threat" to the kind of people that run the hospital : assertive, deceiving, and without kung-fu capabilities for most nurses, doctors and psychiatrists, and only body-building and boxing strengths in the actual guards of such places.<text:line-break/>and there-in lies the main problem.<text:line-break/><text:line-break/><text:span text:style-name="T1">#9 :</text:span></text:p>
      <text:p text:style-name="P3">i'll let y'all know when i have a solution, if ever. meanwhile, this content about "hospitals" is going into https://tinyurl.com/evolution-for-psychiatry some time tonight. i want to listen to some music and browse the web a bit first.<text:line-break/><text:line-break/><text:span text:style-name="T1">#10 :<text:line-break/></text:span>and please don't think that i've arrived on this planet yesterday or something folks.<text:line-break/>as you get older, you discover new things in life just by moving to a different neighborhood with a different social-economic-ethnic structure.<text:line-break/>and you can't prepare for everything, just learn from everything.<text:line-break/>and that's exactly what i'm doing right now.<text:line-break/><text:line-break/><text:span text:style-name="T1">#11 :<text:line-break/></text:span>the guy is a young dad. protective &amp; quick to anger. karate-capable. he recognized me as his ultimate foe : the martial-arts capables. :D<text:line-break/><text:line-break/><text:span text:style-name="T1">#12 :<text:line-break/></text:span>i forgive him. and hope to co-exist with him. he could ease up on the number of complaints he sends about the smoking that i and the upstairs neighbor lady do.<text:line-break/>we don't want to be evicted anymore than he does.<text:line-break/><text:line-break/><text:span text:style-name="T1">#13 :</text:span><text:line-break/>he's got a couple of other flaws in his character, and i don't yet know how to address them. i'll be sure to ask outpatient care for help in those matters. set up a meeting with him at the hospital perhaps, to talk things over. *how* to co-exist, now that his baby is born.<text:line-break/><text:soft-page-break/><text:line-break/><text:span text:style-name="T1">#14 :</text:span></text:p>
      <text:p text:style-name="P3">and yes, from his perspective, i have flaws probably too. i wonder how he thinks of me playing music loudly during the day sometimes..<text:line-break/><text:line-break/><text:span text:style-name="T1">#15 :</text:span><text:line-break/>anyways, back to the browsing &amp; listening.<text:line-break/><text:line-break/><text:span text:style-name="T1">#16 :</text:span></text:p>
      <text:p text:style-name="P3"><text:span text:style-name="T1">@</text:span>Rijksoverheid <text:span text:style-name="T1">@</text:span>Ministerie van Volksgezondheid, Welzijn en Sport <text:line-break/>ik heb op het politie.nl formulier zojuist het volgende ingevuld :<text:line-break/><text:line-break/>https://politie.nl form input for : 'report something else' :<text:line-break/><text:line-break/>https://www.facebook.com/rene.veerman.90/posts/pfbid07JkcxvVgPapaZQPREQ6K11tpfLd6G3TTztQirdAYz1UuWYnBk3oTB3AUEGuRY8Jel<text:line-break/><text:line-break/>gedetailleerde info over wat er in amsterdam bij het mentrum ziekenhuis naast het vondelpark en bij de thuiszorg op de baarsjesweg mis is, volgens mij, een patient met ervaringdeskundigheid ter waarde van 2 decenia.<text:line-break/>kunt u dit aub doorspelen naar het relevante ministerie, na review door uw medewerkers &amp; management-top? eh, door de juiste afdeling &amp; de bazen daarvan <text:span text:style-name="T2">🙂</text:span><text:line-break/>ik zal het zelf ook even aangeven bij het ministerie van volksgezondheid.<text:line-break/>de comments op die facebook pagina geven ook de centrale tip voor psychiatrie nederland aan : er is veel meer focus op goede psychologische hulp &amp; goede maatschappelijk werkers als leraren hulp nodig vanuit psychiatrie. de huidige 'obey us or else' aanpak werkt averrechts en leidt tot eindeloze en nutteloze opnames die van patienten levenslange clienten en test-muizen maken, wat eigenlijk recht en zeer intens tegen hun mensenrechten indruist.<text:line-break/><text:line-break/>bedankt voor uw tijd,<text:line-break/>Rene AJM Veerman<text:line-break/>xy-05-1977 <text:line-break/>{my real home address}<text:line-break/><text:line-break/>output of form engine :<text:line-break/><text:line-break/>Uw referentienummer is:220901-PS137441821</text:p>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Helvetica" svg:font-family="Helvetica, Arial, sans-serif"/>
    <style:font-face style:name="Liberation Sans" svg:font-family="'Liberation Sans'" style:font-family-generic="swiss" style:font-pitch="variable"/>
    <style:font-face style:name="Liberation Serif" svg:font-family="'Liberation Serif'"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face style:name="Noto Sans Devanagari1" svg:font-family="'Noto Sans Devanagari'"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oto Serif CJK SC" style:font-size-asian="10.5pt" style:language-asian="zh" style:country-asian="CN" style:font-name-complex="Noto Sans Devanagari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Noto Sans Devanagari1"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Noto Sans Devanagari" style:font-family-complex="'Noto Sans Devanagari'"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Noto Sans Devanagari" style:font-family-complex="'Noto Sans Devanagari'" style:font-family-generic-complex="swiss" style:language-complex="zxx" style:country-complex="none"/>
    </style:style>
    <style:style style:name="Heading_20_1" style:display-name="Heading 1" style:family="paragraph" style:parent-style-name="Heading" style:next-style-name="Text_20_body" style:default-outline-level="1" style:class="text">
      <style:paragraph-properties fo:margin-top="0.1665in" fo:margin-bottom="0.0835in"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text">
      <style:paragraph-properties fo:margin-top="0.139in" fo:margin-bottom="0.0835in" style:contextual-spacing="false"/>
      <style:text-properties fo:font-size="16pt" fo:font-weight="bold" style:font-size-asian="16pt" style:font-weight-asian="bold" style:font-size-complex="16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2-09-01T23:45:57.383088545</meta:creation-date>
    <dc:date>2022-09-01T23:55:54.223558866</dc:date>
    <meta:editing-duration>PT9M57S</meta:editing-duration>
    <meta:editing-cycles>1</meta:editing-cycles>
    <meta:document-statistic meta:table-count="0" meta:image-count="0" meta:object-count="0" meta:page-count="3" meta:paragraph-count="10" meta:word-count="1053" meta:character-count="6485" meta:non-whitespace-character-count="5418"/>
    <meta:generator>LibreOffice/7.3.5.2$Linux_X86_64 LibreOffice_project/30$Build-2</meta:generator>
  </office:meta>
</office:document-meta>
</file>